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ждународный-женский-день-в-центрах-госуслуг"/>Международный женский день в центрах госуслуг<text:bookmark-end text:name="международный-женский-день-в-центрах-госуслуг"/></text:h>
      <text:p text:style-name="First_20_paragraph">03.03.2020</text:p>
      <text:p text:style-name="Text_20_body">«Мои Документы» подготовили для горожан интересную программу в честь приближающегося весеннего праздника. <text:span text:style-name="T1">6 марта</text:span> (<text:span text:style-name="T1">с 16:00 до 18:00</text:span>) и <text:span text:style-name="T1">7 марта</text:span> (<text:span text:style-name="T1">с 12:00 до 14:00</text:span>) в <text:a xlink:type="simple" xlink:href="/Список%20центров.pdf" office:name=""><text:span text:style-name="Definition">15 районных центрах</text:span></text:a>, трех флагманских офисах и Дворце госуслуг на ВДНХ пройдут мастер-классы по изготовлению открыток. Создать яркие поделки и порадовать ими своих близких смогут все желающие.</text:p>
      <text:p text:style-name="Text_20_body"><text:span text:style-name="T1">5 марта</text:span> <text:span text:style-name="T1">в 20:00</text:span> во Дворце госуслуг на ВДНХ москвичей ждет праздничный концерт. Для гостей подготовлена эстрадно-джазовая программа и выступление хора Ксении Кохан.</text:p>
      <text:p text:style-name="Text_20_body">Кроме того, в период с 5 по 7 марта каждый посетитель центров госуслуг получит в подарок тематическую открытку, на которой можно написать пожелание и подарить той, кого вы хотите поздравить с Международным женским днем!</text:p>
      <text:p text:style-name="Text_20_body">Вход на все мероприятия в рамках праздничной программы свободный. Районные центры госуслуг открыты ежедневно с 8:00 до 20:00, флагманские офисы ЦАО, ЮЗАО и ЮАО и Дворец госуслуг на ВДНХ – с 10:00 до 22:00.</text:p>
      <text:p text:style-name="Text_20_body"><text:line-break/></text:p>
      <text:p text:style-name="Text_20_body">Адрес страницы: <text:a xlink:type="simple" xlink:href="http://md.mos.ru/presscenter/news/detail/8732413.html" office:name=""><text:span text:style-name="Definition">http://md.mos.ru/presscenter/news/detail/8732413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2T03:28:48Z</meta:creation-date>
    <dc:date>2023-06-22T03:28:48Z</dc:date>
  </office:meta>
</office:document-meta>
</file>