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центры-госуслуг-москвы-подключились-к-единой-справочной-мэрии-495-777-77-77"/>Центры госуслуг Москвы подключились к единой справочной мэрии (495) 777-77-77<text:bookmark-end text:name="центры-госуслуг-москвы-подключились-к-единой-справочной-мэрии-495-777-77-77"/></text:h>
      <text:p text:style-name="First_20_paragraph">15.12.2015</text:p>
      <text:p text:style-name="Text_20_body">Для удобства москвичей центры госуслуг Москвы подключились к единой справочной службе мэрии. Теперь получить оперативный ответ на вопрос, связанный с работой центров «Мои Документы», можно по единому номеру телефона (495) 777-77-77. Единая горячая линия работает ежедневно 24 часа.</text:p>
      <text:p text:style-name="Text_20_body">В чем преимущества единой горячей линии? Достаточно вспомнить, как неудобно было раньше получить по телефону необходимую справку. По каждому вопросу жителям приходилось обращаться по разным телефонам ведомственных горячих линий. Все эти линии работали по своим графикам, специалисты call-центров зачастую не обладали полной информацией и переадресовывали горожан с одного телефонного номера на другой. Только представьте, сколько справочных телефонов приходилось держать в памяти!</text:p>
      <text:p text:style-name="Text_20_body">Теперь жителям Москвы не придется гадать, по какому номеру нужно позвонить, чтобы получить ответ на интересующий вопрос. Запомнить этот номер легко и просто - (495) 777-77-77! Специалисты единой справочной службы мэрии Москвы ответят на все вопросы, касающиеся деятельности органов власти, в том числе центров госуслуг.</text:p>
      <text:p text:style-name="Text_20_body">Соответственно, получить оперативный ответ на вопрос, связанный с работой центров «Мои Документы» теперь можно по телефону единой горячей линии мэрии Москвы (495) 777-77-77. Действовавший ранее телефон горячей линии центров госуслуг (495) 587-88-88 прекращает свою работу.</text:p>
      <text:p text:style-name="Text_20_body"><text:line-break/></text:p>
      <text:p text:style-name="Text_20_body"><text:line-break/></text:p>
      <text:p text:style-name="Text_20_body"><text:line-break/></text:p>
      <text:p text:style-name="Text_20_body">Адрес страницы: <text:a xlink:type="simple" xlink:href="http://md.mos.ru/presscenter/news/detail/2376055.html" office:name=""><text:span text:style-name="Definition">http://md.mos.ru/presscenter/news/detail/2376055.html</text:span></text:a></text:p>
      <text:p text:style-name="Text_20_body"><text:a xlink:type="simple" xlink:href="http://md.mos.ru" office:name=""><text:span text:style-name="Definition">ГБУ города Москвы «Многофункциональные центры предоставления государственных услуг»</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22T09:47:45Z</meta:creation-date>
    <dc:date>2023-06-22T09:47:45Z</dc:date>
  </office:meta>
</office:document-meta>
</file>