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ллее-вднх-открылась-выставка-центров-госуслуг-и-главархива"/>На аллее ВДНХ открылась выставка центров госуслуг и Главархива<text:bookmark-end text:name="на-аллее-вднх-открылась-выставка-центров-госуслуг-и-главархива"/></text:h>
      <text:p text:style-name="First_20_paragraph">06.06.2025</text:p>
      <text:p text:style-name="Text_20_body"><text:span text:style-name="T1">Центры госуслуг «Мои Документы» и Главархив Москвы представили экспозицию агитационных плакатов времен Великой Отечественной войны на аллее ВДНХ. Выставка организована в рамках проекта «Москва — с заботой об истории» и доступна для посетителей со 2 по 30 июня. Всю уникальную коллекцию плакатов можно найти в виртуальном музее «Москва — с заботой об истории».</text:span></text:p>
      <text:p text:style-name="Text_20_body">Экспозиция, посвященная 80-летию Победы, рассказывает о том, насколько сильным было влияние агитационного искусства в годы войны, и знакомит с ключевыми сюжетами плакатов в период с 1941 по 1945 год. Коллекция иллюстраций представляет героические образы бойцов и яростное отрицание фашизма. Плакаты Кукрыниксов, высмеивающие Гитлера и сравнивающие его с Наполеоном, соседствуют с изображениями тружениц тыла. Плакаты, созданные в середине войны, отражают перелом в ходе боевых действий, надежду на скорую победу над врагом. Завершают экспозицию плакаты победного 1945 года, воспевающие героизм солдат, радость возвращения домой и величие Победы.</text:p>
      <text:p text:style-name="Text_20_body">Увидеть часть агитационных плакатов времен Великой Отечественной войны из собрания Главархива можно до 30 июня на аллее ВДНХ возле первого павильона и северного розария, а также в витрине флагманского офиса «Мои Документы» САО (ТЦ «Метрополис»). Полная коллекция доступна в виртуальном музее «Москва — с заботой об истории» Главархива Москвы в зале «1941-1945 гг.», разделе «Медиатека», подразделе <text:a xlink:type="simple" xlink:href="https://vov.mos.ru/media-library/exhibitions/plakaty" office:name=""><text:span text:style-name="Definition">«Выставки»</text:span></text:a>.</text:p>
      <text:p text:style-name="Text_20_body">Выставка является частью совместного проекта Главархива Москвы и центров госуслуг «Москва — с заботой об истории», направленного на сохранение семейных реликвий и историй москвичей. Каждый желающий может передать материалы на вечное хранение через офисы «Мои Документы». Сотрудники бережно всё упакуют и отправят в Главархив. Там при необходимости экспонаты отреставрируют и обеспечат подходящие условия хранения. За 6 лет реализации проекта москвичи передали больше 20 тысяч документов и предметов времен Великой Отечественной войны, а также фото- и видеопленки с советского времени до 2000-х годов. На основе собранных материалов в 30 офисах «Мои Документы» запущен выставочный культурно-просветительский проект «Москва — с заботой об истории»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d.mos.ru/presscenter/news/detail/13015357.html" office:name=""><text:span text:style-name="Definition">http://md.mos.ru/presscenter/news/detail/13015357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6T08:44:02Z</meta:creation-date>
    <dc:date>2025-06-06T08:44:02Z</dc:date>
  </office:meta>
</office:document-meta>
</file>