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ы-госуслуг-вручили-юным-москвичам-первые-паспорта-в-зале-славы-музея-победы"/>Центры госуслуг вручили юным москвичам первые паспорта в Зале Славы Музея Победы<text:bookmark-end text:name="центры-госуслуг-вручили-юным-москвичам-первые-паспорта-в-зале-славы-музея-победы"/></text:h>
      <text:p text:style-name="First_20_paragraph">29.05.2025</text:p>
      <text:p text:style-name="Text_20_body">29 мая центры госуслуг «Мои Документы» вручили первые паспорта юным москвичам. Торжественная церемония впервые состоялась в Зале Славы Музея Победы. Мероприятие стало знаковым событием для 14-летних граждан Российской Федерации.</text:p>
      <text:p text:style-name="Text_20_body"><text:span text:style-name="T1">«Сегодня 15 юношей и девушек получили свои первые паспорта в уникальном месте — Зале Славы Музея Победы, что придало событию особую значимость в год 80-летия Великой Победы. Мы неизменно отмечаем популярность торжественного вручения первого паспорта, ведь это не просто формальная выдача документа, а важное событие, на которое приходят целыми семьями. Данная услуга в офисах „Мои Документы“ реализуется с 2019 года, и за это время ею воспользовалось уже более восьми тысяч горожан. Надеемся, что эта церемония стала для ребят важным и запоминающимся моментом в жизни», —</text:span> рассказала Кристина Сиротинина, заместитель директора по связям с общественностью и внутрикорпоративным коммуникациям центров госуслуг города Москвы.</text:p>
      <text:p text:style-name="Text_20_body">Церемония началась с возложения цветов в Зале Памяти и Скорби и продолжилась торжественным вручением паспортов в Зале Славы. Участники мероприятия получили не только свой первый главный документ, удостоверяющий личность, но и экземпляр Конституции Российской Федерации, а также тематические подарки. Среди них — лифлет с историей паспорта и интересными фактами, патриотическая книга от издательства «Детская литература» и буклет с книжными рекомендациями.</text:p>
      <text:p text:style-name="Text_20_body">Помимо официальной части, для юных граждан была организована экскурсия по экспозиции Музея Победы «Подвиг Народа», что позволило участникам окунуться в историю Великой Отечественной войны.</text:p>
      <text:p text:style-name="Text_20_body">Для получения первого паспорта в торжественной обстановке необходимо выбрать удобные дату и время на mos.ru, а затем подать документы в центре госуслуг не менее чем за 10 дней до вручения. Церемонии проходят еженедельно по пятницам во флагманских офисах и Дворце госуслуг на ВДНХ. В запланированную дату нужно прийти за 40 минут до начала мероприятия. Если по каким-то причинам участник пропустит событие, то забрать паспорт можно будет в центре госуслуг «Мои Документы», указанном на расписке при подаче документов.</text:p>
      <text:p text:style-name="Text_20_body">Подать заявление на оформление паспорта можно не ранее следующего дня после исполнения 14 лет. В перечень документов входят свидетельство о рождении, две фотографии размером 3,5 х 4,5 см, квитанция об оплате госпошлины — 300 руб. Сделать фото и оплатить госпошлину можно непосредственно в центре госуслуг.</text:p>
      <text:p text:style-name="Text_20_body">Адреса центров, где проходит торжественное вручение:</text:p>
      <text:p text:style-name="Text_20_body">— Пресненская набережная, дом 2 (ТРЦ «Афимолл Сити»);</text:p>
      <text:p text:style-name="Text_20_body">— Новоясеневский проспект, дом 1 (ТРЦ «Спектр»);</text:p>
      <text:p text:style-name="Text_20_body">— Щелковское шоссе, дом 75 (ТРЦ «Щелковский»);</text:p>
      <text:p text:style-name="Text_20_body">— Рязанский проспект, дом 2, корпус 3 (ТРЦ «Город»);</text:p>
      <text:p text:style-name="Text_20_body">— Кировоградская улица, дом 13А (ТРЦ Columbus);</text:p>
      <text:p text:style-name="Text_20_body">— Ленинградское шоссе, дом 16А, строение 8 (ТРЦ «Мегаполис»);</text:p>
      <text:p text:style-name="Text_20_body">— Сходненская улица, дом 56 (ТРЦ «Калейдоскоп»);</text:p>
      <text:p text:style-name="Text_20_body">— Ярцевская улица, дом 19 (ТРЦ «Кунцево Плаза»);</text:p>
      <text:p text:style-name="Text_20_body">— проспект Мира, дом 119, строение 71 (Дворец госуслуг на ВДНХ).</text:p>
      <text:p text:style-name="Text_20_body">Флагманские офисы и Дворец госуслуг на ВДНХ открыты для заявителей ежедневно с 10:00 до 22:00.</text:p>
      <text:p text:style-name="Text_20_body"><text:line-break/></text:p>
      <text:p text:style-name="Text_20_body">Адрес страницы: <text:a xlink:type="simple" xlink:href="http://md.mos.ru/presscenter/news/detail/12998669.html" office:name=""><text:span text:style-name="Definition">http://md.mos.ru/presscenter/news/detail/12998669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9T13:36:17Z</meta:creation-date>
    <dc:date>2025-05-29T13:36:17Z</dc:date>
  </office:meta>
</office:document-meta>
</file>