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еменные-ограничения-в-выдаче-справок-об-участии-в-специальной-военной-операции"/>Временные ограничения в выдаче справок об участии в специальной военной операции<text:bookmark-end text:name="временные-ограничения-в-выдаче-справок-об-участии-в-специальной-военной-операции"/></text:h>
      <text:p text:style-name="First_20_paragraph">13.05.2025</text:p>
      <text:p text:style-name="Text_20_body">В период <text:span text:style-name="T1">с 15 по 19 мая</text:span> в офисах «Мои Документы» не будет осуществляться прием заявлений на выдачу справок об участии в специальной военной операции.</text:p>
      <text:p text:style-name="Text_20_body">Данное временное ограничение связано с проведением Минобороны России плановых технических работ на ведомственном сервере, вследствие чего проверка сведений об участии в СВО и сервис выдачи справок будут временно недоступны.</text:p>
      <text:p text:style-name="Text_20_body">Приносим извинения за возможные неудобства!</text:p>
      <text:p text:style-name="Text_20_body"><text:line-break/></text:p>
      <text:p text:style-name="Text_20_body">Адрес страницы: <text:a xlink:type="simple" xlink:href="http://md.mos.ru/presscenter/news/detail/12961827.html" office:name=""><text:span text:style-name="Definition">http://md.mos.ru/presscenter/news/detail/12961827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3T06:56:01Z</meta:creation-date>
    <dc:date>2025-05-13T06:56:01Z</dc:date>
  </office:meta>
</office:document-meta>
</file>