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д-80-летия-великой-победы-центры-госуслуг-открыли-выставку-герои-писавшие-о-подвигах-посвященную-к.-симонову-и-а.-твардовскому"/>В год 80-летия Великой Победы центры госуслуг открыли выставку «Герои, писавшие о подвигах», посвященную К. Симонову и А. Твардовскому<text:bookmark-end text:name="в-год-80-летия-великой-победы-центры-госуслуг-открыли-выставку-герои-писавшие-о-подвигах-посвященную-к.-симонову-и-а.-твардовскому"/></text:h>
      <text:p text:style-name="First_20_paragraph">12.05.2025</text:p>
      <text:p text:style-name="Text_20_body">Центры госуслуг «Мои Документы» совместно с Объединением культурных центров ЮАО и Библиотекой № 210 <text:span text:style-name="T1">—</text:span> Культурным центром А. Т. Твардовского создали новую выставку «Герои, писавшие о подвигах», которая рассказывает о жизни и творчестве Константина Симонова и Александра Твардовского до, во время и после войны. Экспозиция открыта во всех флагманских офисах «Мои Документы» и Дворце госуслуг на ВДНХ и проходит в рамках празднования 80‑летия Великой Победы.</text:p>
      <text:p text:style-name="Text_20_body">Выставка посвящена юбилеям К. М. Симонова и А. Т. Твардовского, а также столетию значимого для них обоих журнала «Новый мир». Гости центров госуслуг найдут не только факты из биографий писателей, но и узнают, как в разное время они руководили одним и тем же журналом. Также посетителям откроются истории, связанные с самыми известными их произведениями — «Жди меня» К. М. Симонова и «Василий Теркин» А. Т. Твардовского.</text:p>
      <text:p text:style-name="Text_20_body"><text:span text:style-name="T1">«Этот год — юбилейный для Константина Симонова и Александра Твардовского. Их жизни и творчество неразрывно связаны с Великой Отечественной войной. В год 80-летия Победы так естественно рассказать москвичам о великих людях, не только ковавших ее на поле боя, но и поддерживавших огонь в сердцах солдат. Симонов и Твардовский говорили на одном языке с бойцами и от их имени, они стали голосами времени»,</text:span> — рассказала Кристина Сиротинина, заместитель директора по связям с общественностью и внутрикорпоративным коммуникациям центров госуслуг города Москвы.</text:p>
      <text:p text:style-name="Text_20_body">Также <text:a xlink:type="simple" xlink:href="https://md.mos.ru/projects/moskva-s-zabotoy-ob-istorii/" office:name=""><text:span text:style-name="Definition">в 30 центрах госуслуг</text:span></text:a>, в том числе во флагманах, жители могут посмотреть выставку проекта «Москва — с заботой об истории». Представленная экспозиция — «80 лет Победы» — рассказывает о последних днях Великой Отечественной войны и торжествах в честь ее окончания.</text:p>
      <text:p text:style-name="Text_20_body">Районные центры госуслуг открыты ежедневно с 08:00 до 20:00, флагманские офисы — с 10:00 до 22:00.</text:p>
      <text:p text:style-name="Text_20_body"><text:line-break/></text:p>
      <text:p text:style-name="Text_20_body">Адрес страницы: <text:a xlink:type="simple" xlink:href="http://md.mos.ru/presscenter/news/detail/12957743.html" office:name=""><text:span text:style-name="Definition">http://md.mos.ru/presscenter/news/detail/12957743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7T13:38:41Z</meta:creation-date>
    <dc:date>2025-06-27T13:38:41Z</dc:date>
  </office:meta>
</office:document-meta>
</file>