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наградили-победителей-своей-спецноминации-конкурса-рисунков-музея-победы"/>Центры госуслуг наградили победителей своей спецноминации конкурса рисунков Музея Победы<text:bookmark-end text:name="центры-госуслуг-наградили-победителей-своей-спецноминации-конкурса-рисунков-музея-победы"/></text:h>
      <text:p text:style-name="First_20_paragraph">08.05.2025</text:p>
      <text:p text:style-name="Text_20_body">8 мая в Музее Победы состоялась торжественная церемония награждения победителей международного конкурса рисунков «Открытка Победы», который ежегодно проводит Музей Победы совместно с фондом «‎Защитники Отечества». В этом году, в честь празднования 80-летия Великой Победы, «Мои Документы» стали партнерами конкурса и учредили для участников специальную номинацию «Хранить вечно».</text:p>
      <text:p text:style-name="Text_20_body">На конкурс поступило свыше 35 тысяч рисунков. В специальной номинации было выбрано пять лучших работ от авторов разных возрастных категорий. Отобраны самые трогательные и выдающиеся иллюстрации, изображающие неугасающую память о войне и несгибаемом духе защитников Родины: символы мужества и героизма, памятники и предметы быта, письма и фотографии времен Великой Отечественной войны.</text:p>
      <text:p text:style-name="Text_20_body">Центры госуслуг «Мои Документы» наградили победителей спецноминации «Хранить вечно» на торжественной церемонии в Музее Победы. Авторам были вручены именные сертификаты и памятные подарки, а их работы размещены в виртуальной галерее <text:a xlink:type="simple" xlink:href="https://victorymuseum.ru/online-programs/competition/otkrytka-pobedy-2025/" office:name=""><text:span text:style-name="Definition">на официальном сайте Музея Победы</text:span></text:a>.</text:p>
      <text:p text:style-name="Text_20_body"><text:line-break/></text:p>
      <text:p text:style-name="Text_20_body">Адрес страницы: <text:a xlink:type="simple" xlink:href="http://md.mos.ru/presscenter/news/detail/12956666.html" office:name=""><text:span text:style-name="Definition">http://md.mos.ru/presscenter/news/detail/12956666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8T12:22:39Z</meta:creation-date>
    <dc:date>2025-05-08T12:22:39Z</dc:date>
  </office:meta>
</office:document-meta>
</file>