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ы-госуслуг-вместе-с-главархивом-открыли-выставку-посвященную-80-летию-победы"/>Центры госуслуг вместе с Главархивом открыли выставку, посвященную 80-летию Победы<text:bookmark-end text:name="центры-госуслуг-вместе-с-главархивом-открыли-выставку-посвященную-80-летию-победы"/></text:h>
      <text:p text:style-name="First_20_paragraph">06.05.2025</text:p>
      <text:p text:style-name="Text_20_body">В год празднования юбилея Великой Победы центры госуслуг «Мои Документы» совместно с Главархивом Москвы в рамках проекта «Москва — с заботой об истории» подготовили серию выставок, посвященных Великой Отечественной войне. Новая экспозиция «80 лет Победы» расскажет о событиях, символах и людях в военное время. Посмотреть выставку можно <text:a xlink:type="simple" xlink:href="https://md.mos.ru/projects/moskva-s-zabotoy-ob-istorii/" office:name=""><text:span text:style-name="Definition">в 30 центрах госуслуг</text:span></text:a>, а также в онлайн-формате <text:a xlink:type="simple" xlink:href="https://cgamos.ru/mfc-moscow/mfc-pobeda-80.html" office:name="https://cgamos.ru/mfc-moscow/mfc-pobeda-80.html"><text:span text:style-name="Definition">на сайте Главархива.</text:span></text:a></text:p>
      <text:p text:style-name="Text_20_body">На экспозиции посетители смогут узнать, сколько знамен было водружено на Рейхстаг и какое было самым главным, а также о том, как проходил первый парад в Москве в честь победы в Великой Отечественной войне. Гостям откроются истории москвичей, участвовавших в войне и дошедших до ее конца, которые в Главархив передали их потомки.</text:p>
      <text:p text:style-name="Text_20_body">Инфографика покажет, насколько масштабной и трагичной была Великая Отечественная война, когда 9 Мая стало всенародным праздником и какие парады помнит Красная площадь.</text:p>
      <text:p text:style-name="Text_20_body">На тач-панели взрослые посетители центров госуслуг найдут викторину, в которой проверят свои знания и внимательность. А юные гости — интерактив, посвященный событиям Великой Отечественной войны.</text:p>
      <text:p text:style-name="Text_20_body">Посмотреть выставку лично можно по удобному графику: без перерывов и выходных в районных офисах с 8:00 до 20:00, а во флагманах — с 10:00 до 22:00.</text:p>
      <text:p text:style-name="Text_20_body"><text:line-break/></text:p>
      <text:p text:style-name="Text_20_body">Адрес страницы: <text:a xlink:type="simple" xlink:href="http://md.mos.ru/presscenter/news/detail/12952270.html" office:name=""><text:span text:style-name="Definition">http://md.mos.ru/presscenter/news/detail/12952270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3T05:46:30Z</meta:creation-date>
    <dc:date>2025-07-23T05:46:30Z</dc:date>
  </office:meta>
</office:document-meta>
</file>