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к-будут-работать-центры-госуслуг-мои-документы-в-майские-праздники"/>Как будут работать центры госуслуг «Мои Документы» в майские праздники<text:bookmark-end text:name="как-будут-работать-центры-госуслуг-мои-документы-в-майские-праздники"/></text:h>
      <text:p text:style-name="First_20_paragraph">30.04.2025</text:p>
      <text:p text:style-name="Text_20_body">В преддверии майских праздников, «Мои Документы» рассказывают о графике работы столичных центров госуслуг.</text:p>
      <text:p text:style-name="Text_20_body">Прием заявителей не будет осуществляться только в праздничные дни 1 и 9 мая. В остальные дни график работы остается прежним: районные центры открыты с 08:00 до 20:00, флагманские офисы — с 10:00 до 22:00.</text:p>
      <text:p text:style-name="Text_20_body">Обращаем внимание, что график работы сотрудников ведомств, которые ведут прием на территории центров «Мои Документы», может отличаться.</text:p>
      <text:p text:style-name="Text_20_body"><text:line-break/></text:p>
      <text:p text:style-name="Text_20_body">Адрес страницы: <text:a xlink:type="simple" xlink:href="http://md.mos.ru/presscenter/news/detail/12944692.html" office:name=""><text:span text:style-name="Definition">http://md.mos.ru/presscenter/news/detail/12944692.html</text:span></text:a></text:p>
      <text:p text:style-name="Text_20_body"><text:a xlink:type="simple" xlink:href="http://md.mos.ru" office:name=""><text:span text:style-name="Definition">ГБУ города Москвы «Многофункциональные центры предоставления государственных услуг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4T03:45:23Z</meta:creation-date>
    <dc:date>2025-06-24T03:45:23Z</dc:date>
  </office:meta>
</office:document-meta>
</file>