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и-документы-приглашают-жителей-столицы-на-кинопоказы-в-честь-празднования-80-летия-великой-победы"/>«Мои Документы» приглашают жителей столицы на кинопоказы в честь празднования 80-летия Великой Победы<text:bookmark-end text:name="мои-документы-приглашают-жителей-столицы-на-кинопоказы-в-честь-празднования-80-летия-великой-победы"/></text:h>
      <text:p text:style-name="First_20_paragraph">28.04.2025</text:p>
      <text:p text:style-name="Text_20_body">Центры госуслуг совместно с Музеем Победы проведут серию кинопоказов в честь празднования 80-летия Великой Победы.</text:p>
      <text:p text:style-name="Text_20_body">Посетителям флагманов «Мои Документы» покажут фильмы внеконкурсной программы V Международного фестиваля Правильного кино. Посмотреть фильмы может любой желающий, предварительная регистрация не требуется, однако лучше прийти на сеанс заранее, поскольку количество мест в конференц-залах флагманов ограничено.</text:p>
      <text:p text:style-name="Text_20_body">Серия кинопоказов пройдет с 6 по 14 мая во всех восьми флагманских офисах.</text:p>
      <text:p text:style-name="Text_20_body">Расписание кинопоказов и адреса флагманских офисов «Мои Документы» доступны <text:a xlink:type="simple" xlink:href="https://md.mos.ru/pravilnoe-kino/" office:name=""><text:span text:style-name="Definition">по ссылке.</text:span></text:a></text:p>
      <text:p text:style-name="Text_20_body"><text:line-break/></text:p>
      <text:p text:style-name="Text_20_body">Адрес страницы: <text:a xlink:type="simple" xlink:href="http://md.mos.ru/presscenter/news/detail/12938959.html" office:name=""><text:span text:style-name="Definition">http://md.mos.ru/presscenter/news/detail/12938959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4T20:00:11Z</meta:creation-date>
    <dc:date>2025-06-04T20:00:11Z</dc:date>
  </office:meta>
</office:document-meta>
</file>