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а-с-заботой-об-истории-12-обновлений-выставки-в-2024-году"/>«Москва — с заботой об истории»: 12 обновлений выставки в 2024 году<text:bookmark-end text:name="москва-с-заботой-об-истории-12-обновлений-выставки-в-2024-году"/></text:h>
      <text:p text:style-name="First_20_paragraph">10.01.2025</text:p>
      <text:p text:style-name="Text_20_body">В 2024 году центры госуслуг и Главархив обновили экспозицию «Москва — с заботой об истории» 12 раз. Все выставки были приурочены к Году семьи. За весь период существования проекта они были посвящены 35 уникальным темам, в рамках которых было создано 68 обновлений.</text:p>
      <text:p text:style-name="Text_20_body">В Год семьи в своих экспозициях «Мои Документы» и Главархив сделали акцент на связи поколений, важности семейной поддержки в любом деле и родовой силе, которая помогала творить историю столицы целым династиям. Выставка пронизана идеей о том, что менялись времена и эпохи, но неизменным оставалось чаяние людей о благополучии столицы.</text:p>
      <text:p text:style-name="Text_20_body">Сейчас в <text:a xlink:type="simple" xlink:href="https://md.mos.ru/projects/moskva-s-zabotoy-ob-istorii/" office:name=""><text:span text:style-name="Definition">30 офисах «Мои Документы»</text:span></text:a> и <text:a xlink:type="simple" xlink:href="https://cgamos.ru/mfc-moscow/dynasties-of-confectioners.html" office:name=""><text:span text:style-name="Definition">онлайн</text:span></text:a> можно посмотреть выставку «История династий кондитеров». В ней рассказывается история самых крупных кондитерских фабрик Москвы — от основания маленьких семейных производств через стремительное развитие в дореволюционный период и воскрешение после Великой Отечественной войны к процветанию в настоящее время. Также на экспозиции горожане могут найти интересные факты о знаменитых сладких лакомствах и даже рецепты из фондов Главархива.</text:p>
      <text:p text:style-name="Text_20_body">В 2024 году выставки рассказали жителям о почетных гражданах Москвы, театрах и здравоохранении, о деятелях русской литературы и о том, как в столице заботятся об экологии. Например, из экспозиции <text:a xlink:type="simple" xlink:href="https://cgamos.ru/mfc-moscow/mfc-literaturefamily.html" office:name=""><text:span text:style-name="Definition">«Литературная семья»</text:span></text:a> горожане могут узнать, у кого Н. В. Гоголь черпал знания и вдохновение для создания своих атмосферных и точных в деталях произведений и как в семье Михалковых лирическое стихотворение про двух баранов обрело трагичное окончание. Выставка <text:a xlink:type="simple" xlink:href="https://cgamos.ru/mfc-moscow/mfc-healthcare.html" office:name=""><text:span text:style-name="Definition">«История здравоохранения Москвы»</text:span></text:a> рассказывает о медсестре Римме Ивановой, второй женщине в истории России, получившей орден Святого Георгия IV степени, а также о талантливом советском хирурге Сергее Юдине, совершившем необычное переливание крови, которое послужило основой для современной практики ее консервирования. А <text:a xlink:type="simple" xlink:href="https://cgamos.ru/mfc-moscow/mfc-theaters.html" office:name=""><text:span text:style-name="Definition">«История театров»</text:span></text:a> раскрывает тайны популярности и пышности домашних подмостков и взаимоотношений Евгения Леонова с его сыном Андреем.</text:p>
      <text:p text:style-name="Text_20_body">Все экспозиции 2024 года и предыдущих лет можно посмотреть онлайн на <text:a xlink:type="simple" xlink:href="https://cgamos.ru/mfc-moscow/archive.html" office:name=""><text:span text:style-name="Definition">сайте Главархива</text:span></text:a> — их собралось уже более 30. Выставки рассказывают о столичной архитектуре, развитии общественного транспорта, деятелях науки и культуры, об искусстве и образовании, а также о традициях москвичей и, конечно же, о том, с чего начинался проект «Москва — с заботой об истории» — о Великой Отечественной войне.</text:p>
      <text:p text:style-name="Text_20_body">В апреле 2024 года акция «Москва — с заботой об истории» отметила первый юбилей — пять лет. За это время жители столицы передали в Главархив более 15 тыс. артефактов. Проект «Москва — с заботой об истории» направлен на сохранение семейных реликвий и памяти о жизни и быте москвичей прошлых десятилетий. Горожане могут передать на вечное хранение через центры госуслуг в Главархив Москвы материалы времен Великой Отечественной войны и фотопленки из семейных архивов москвичей с советского времени до 2000-х годов. На основе собранных материалов в офисах «Мои Документы» действуют исторические выставки.</text:p>
      <text:p text:style-name="Text_20_body"><text:line-break/></text:p>
      <text:p text:style-name="Text_20_body">Адрес страницы: <text:a xlink:type="simple" xlink:href="http://md.mos.ru/presscenter/news/detail/12752082.html" office:name=""><text:span text:style-name="Definition">http://md.mos.ru/presscenter/news/detail/12752082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2T19:00:47Z</meta:creation-date>
    <dc:date>2025-03-12T19:00:47Z</dc:date>
  </office:meta>
</office:document-meta>
</file>