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к-новому-году-впервые-украсили-центры-госуслуг-поликлиники-и-больницы"/>В Москве к Новому году впервые украсили центры госуслуг, поликлиники и больницы<text:bookmark-end text:name="в-москве-к-новому-году-впервые-украсили-центры-госуслуг-поликлиники-и-больницы"/></text:h>
      <text:p text:style-name="First_20_paragraph">18.12.2024</text:p>
      <text:p text:style-name="Text_20_body">Атмосферу праздника создадут яркая иллюминация и различные тематические композиции.</text:p>
      <text:p text:style-name="Text_20_body">Столичные поликлиники, больницы, центры «Мои Документы» и дворцы бракосочетания впервые украсили в преддверии Нового года. Об этом рассказала <text:a xlink:type="simple" xlink:href="https://www.mos.ru/authority/person/19150093/" office:name=""><text:span text:style-name="Definition">Анастасия Ракова</text:span></text:a>, заместитель Мэра Москвы по вопросам социального развития.</text:p>
      <text:p text:style-name="Text_20_body">«В столице начался масштабный проект “Зима в Москве”. Улицы города осветила праздничная иллюминация, фестивальные площадки проводят свои первые мероприятия, и все мы чувствуем приближение самого волшебного праздника. В преддверии Нового года мы впервые украсили детские и взрослые поликлиники в каждом районе города, больницы, центры “Мои Документы”, дворцы бракосочетания. А привычный новогодний маршрут по столице дополнится “добрыми елками” с теплыми пожеланиями. Кроме того, мы впервые открываем зимний семейный фестиваль во Дворце пионеров на Воробьевых горах», — отметила Анастасия Ракова.</text:p>
      <text:p text:style-name="Text_20_body">Центры «Мои Документы» подготовили также праздничную программу для москвичей. Гостей ждут мастер-классы по изготовлению новогодних композиций, елочных игрушек, рисованию картин на холсте и эпоксидной смолой, по созданию фотографии радужки глаза и многие другие занятия.</text:p>
      <text:p text:style-name="Text_20_body">Взрослые и детские поликлиники украсят сказочные экспозиции с пряничными домиками, новогодними шарами и нарядными елками. Кроме того, праздничная иллюминация появится в Научно-исследовательском институте скорой помощи имени Н.В. Склифосовского, городской клинической больнице № 1 имени Н.И. Пирогова, Московском многопрофильном клиническом центре «Коммунарка».</text:p>
      <text:p text:style-name="Text_20_body">В самых популярных среди москвичей и гостей столицы местах — в ЦУМе, площади Ильинские Ворота, Неглинной улице, в Центральном детском магазине, на Тверском бульваре и Смоленской площади — появятся «добрые елки». На каждой из них можно будет прочесть теплые пожелания на будущий год.</text:p>
      <text:p text:style-name="Text_20_body">Проект <text:a xlink:type="simple" xlink:href="https://zima.mos.ru/" office:name=""><text:span text:style-name="Definition">«Зима в Москве»</text:span></text:a> — главное событие сезона, которое объединит все развлечения столицы до 28 февраля. Горожан и туристов приглашают вспомнить традиции, согреться чаем с горячими плюшками, покататься на коньках, лыжах и тюбингах, посмотреть ледовые шоу, сделать подарки людям, которые оказались в сложной жизненной ситуации, проявить заботу о тех, кому она необходима.</text:p>
      <text:p text:style-name="Text_20_body">Москвичам и гостям столицы предлагают огромный выбор мероприятий на свежем воздухе, в учреждениях культуры и спорта. Атмосфера зимних традиций распространится по всему городу — будет открыто более 1,9 тысячи площадок. В проект органично впишутся крупнейшие фестивали столицы: «Путешествие в Рождество», «Усадьбы Москвы», «Московское чаепитие», «Город света», «Снег и лед в Москве» и многие другие. Всю информацию о проекте и мероприятиях зимнего сезона можно узнать в специальном разделе <text:a xlink:type="simple" xlink:href="https://zima.mos.ru/" office:name=""><text:span text:style-name="Definition">mos.ru</text:span></text:a>. </text:p>
      <text:p text:style-name="Text_20_body"><text:line-break/></text:p>
      <text:p text:style-name="Text_20_body">Адрес страницы: <text:a xlink:type="simple" xlink:href="http://md.mos.ru/presscenter/news/detail/12726577.html" office:name=""><text:span text:style-name="Definition">http://md.mos.ru/presscenter/news/detail/12726577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6T00:22:12Z</meta:creation-date>
    <dc:date>2025-01-16T00:22:12Z</dc:date>
  </office:meta>
</office:document-meta>
</file>