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500-тыс.-юных-москвичей-получили-первые-паспорта-в-торжественной-обстановке-центров-госуслуг"/>Более 6500 тыс. юных москвичей получили первые паспорта в торжественной обстановке центров госуслуг<text:bookmark-end text:name="более-6500-тыс.-юных-москвичей-получили-первые-паспорта-в-торжественной-обстановке-центров-госуслуг"/></text:h>
      <text:p text:style-name="First_20_paragraph">12.12.2024</text:p>
      <text:p text:style-name="Text_20_body">Более 6500 тыс. юных москвичей отметили важное событие в жизни — получение первого паспорта — на праздничной церемонии в центрах госуслуг. Торжественное вручение проходит во флагманских офисах «Мои Документы» и Дворце госуслуг на ВДНХ.</text:p>
      <text:p text:style-name="Text_20_body">Получение первого паспорта — знаменательное событие для каждого. Участникам церемонии вместе с основным документом, удостоверяющим личность, вручают издание Конституции Российской Федерации и тематические сувениры: лифлет с историей паспорта нашей страны и интересными фактами об этом документе, а также патриотические книжные рекомендации.</text:p>
      <text:p text:style-name="Text_20_body">Участники мероприятия могут присоединиться к мастер-классу «Письмо в будущее» и написать послание самому себе. По задумке, спустя время они смогут прочесть письмо, вспомнить этот волнительный для них день и проверить, сбылись ли их юношеские мечты. Также во всех флагманах гостей знакомят с экспозицией выставки «Москва — с заботой об истории». Сейчас она посвящена истории кондитерских фабрик Москвы.</text:p>
      <text:p text:style-name="Text_20_body"><text:span text:style-name="T1">«Не первый год мы отмечаем популярность этой услуги. Это не формальная выдача документа, а важное событие, на которое приходят семьями. Юные жители рады разделить этот день со своими близкими и запечатлеть на фотографиях начало нового жизненного этапа. Такой формат позволил сделать вручение паспорта ярким и запоминающимся моментом в жизни 6500 тыс. москвичей»,</text:span> — рассказала Татьяна Порецкова, заместитель директора по развитию государственных услуг офисов «Мои Документы».</text:p>
      <text:p text:style-name="Text_20_body">Для получения первого паспорта в торжественной обстановке необходимо выбрать удобные дату и время на mos.ru, а затем подать документы в центре госуслуг не менее чем за 12 дней до вручения. Церемонии проходят еженедельно по пятницам во флагманских офисах и Дворце госуслуг на ВДНХ. В запланированную дату нужно прийти за 40 минут до начала мероприятия. Если по каким-то причинам участник пропустит событие, то забрать паспорт можно будет в центре госуслуг «Мои Документы», указанный на расписке при подаче документов.</text:p>
      <text:p text:style-name="Text_20_body">Подать заявление на оформление паспорта можно не ранее следующего дня после исполнения 14 лет. В перечень документов входит свидетельство о рождении, две фотографии размером 3,5 х 4,5 см, квитанция об оплате госпошлины — 300 руб. Сделать фото и оплатить госпошлину можно непосредственно в центре госуслуг.</text:p>
      <text:p text:style-name="Text_20_body">Адреса центров, где проходит мероприятие:</text:p>
      <text:p text:style-name="Text_20_body">— Пресненская набережная, дом 2 (ТРЦ «Афимолл Сити»);</text:p>
      <text:p text:style-name="Text_20_body">— Новоясеневский проспект, дом 1 (ТРЦ «Спектр»);</text:p>
      <text:p text:style-name="Text_20_body">— Щелковское шоссе, дом 75 (ТРЦ «Щелковский»);</text:p>
      <text:p text:style-name="Text_20_body">— Рязанский проспект, дом 2, корпус 3 (ТРЦ «Город»);</text:p>
      <text:p text:style-name="Text_20_body">— Кировоградская улица, дом 13А (ТРЦ Columbus);</text:p>
      <text:p text:style-name="Text_20_body">— Ленинградское шоссе, дом 16А, строение 8 (ТРЦ «Мегаполис»);</text:p>
      <text:p text:style-name="Text_20_body">— Сходненская улица, дом 56 (ТРЦ «Калейдоскоп»);</text:p>
      <text:p text:style-name="Text_20_body">— Ярцевская улица, дом 19 (ТРЦ «Кунцево Плаза»);</text:p>
      <text:p text:style-name="Text_20_body">— проспект Мира, дом 119, строение 71 (Дворец госуслуг на ВДНХ).</text:p>
      <text:p text:style-name="Text_20_body">Флагманские офисы и Дворец госуслуг на ВДНХ открыты для заявителей ежедневно с 10:00 до 22:00.</text:p>
      <text:p text:style-name="Text_20_body"><text:line-break/></text:p>
      <text:p text:style-name="Text_20_body"><text:line-break/></text:p>
      <text:p text:style-name="Text_20_body">Адрес страницы: <text:a xlink:type="simple" xlink:href="http://md.mos.ru/presscenter/news/detail/12714147.html" office:name=""><text:span text:style-name="Definition">http://md.mos.ru/presscenter/news/detail/1271414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06:18:17Z</meta:creation-date>
    <dc:date>2024-12-12T06:18:17Z</dc:date>
  </office:meta>
</office:document-meta>
</file>