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центрах-госуслуг-и-онлайн-открылась-новая-выставка-москва-с-заботой-об-экологии"/>В центрах госуслуг и онлайн открылась новая выставка «Москва — с заботой об экологии»<text:bookmark-end text:name="в-центрах-госуслуг-и-онлайн-открылась-новая-выставка-москва-с-заботой-об-экологии"/></text:h>
      <text:p text:style-name="First_20_paragraph">30.07.2024</text:p>
      <text:p text:style-name="Text_20_body">Центры госуслуг «Мои Документы» совместно Главархивом в рамках проекта «Москва — с заботой об истории» открывают новую выставку «Москва — с заботой об экологии». Экспозиция посвящена взаимоотношениям человека с окружающей средой и заботе об экологии и проходит в рамках Года семьи.</text:p>
      <text:p text:style-name="Text_20_body">Выставка расскажет о том, как в разные годы культивировалось бережное отношение к природе и ее ресурсам, воспитывались поколения, небезразличные к окружающему миру и экологической обстановке, а также о современных проектах по ее сохранению. Посмотреть выставку можно <text:a xlink:type="simple" xlink:href="https://md.mos.ru/projects/moskva-s-zabotoy-ob-istorii/" office:name=""><text:span text:style-name="Definition">в 30 центрах госуслуг</text:span></text:a>, а также в <text:a xlink:type="simple" xlink:href="https://cgamos.ru/mfc-moscow/mfc-green-moskow.html" office:name=""><text:span text:style-name="Definition">онлайн-формате на сайте Главархива</text:span></text:a>.</text:p>
      <text:p text:style-name="Text_20_body">В выставке принял участие специалист столичного Департамента природопользования Осип Тунинский. Более 20 лет назад экоцентр «Кузьминки» стал точкой пересечения профессиональной деятельности руководителя экоцентра Осипа Лионовича и его супруги — биолога, учителя и методиста Светланы Николаевны Синегаевой. Увлеченные природой супруги по сей день продолжают эколого-просветительскую деятельность на территории экоцентра. В центрах госуслуг посетители заглянут в прошлое, чтобы узнать, кто из правителей России заложил основу природоохранного законодательства, как появились субботники и кто такие юннаты. А еще откроют для себя современные технологии, которые помогают в борьбе за экологию.</text:p>
      <text:p text:style-name="Text_20_body">В инфографике выставки гости офисов «Мои Документы» найдут интересные факты о зеленых территориях столицы, узнают, насколько вырос интерес к экомероприятиям и сколько видов животных и растений можно найти в Красной книге Москвы.</text:p>
      <text:p text:style-name="Text_20_body">Также жители смогут послушать архивные записи песен о природе и посмотреть видеоролик о парках-заповедниках, в которых жители столицы могут уединиться с природой и отдохнуть с комфортом.</text:p>
      <text:p text:style-name="Text_20_body">Благодаря интерактивной игре дети научатся заботе об окружающей среде. А взрослые посетители проверят свои знания в эковикторине, где им понадобятся знания не только в области охраны окружающей среды, но и литературы и истории.</text:p>
      <text:p text:style-name="Text_20_body">Посмотреть выставку лично можно по удобному графику: без перерывов и выходных в районных офисах с 8:00 до 20:00, а во флагманах — с 10:00 до 22:00.</text:p>
      <text:p text:style-name="Text_20_body"><text:line-break/></text:p>
      <text:p text:style-name="Text_20_body">Адрес страницы: <text:a xlink:type="simple" xlink:href="http://md.mos.ru/presscenter/news/detail/12498324.html" office:name=""><text:span text:style-name="Definition">http://md.mos.ru/presscenter/news/detail/12498324.html</text:span></text:a></text:p>
      <text:p text:style-name="Text_20_body"><text:a xlink:type="simple" xlink:href="http://md.mos.ru" office:name=""><text:span text:style-name="Definition">ГБУ города Москвы «Многофункциональные центры предоставления государственных услуг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7-30T08:51:42Z</meta:creation-date>
    <dc:date>2024-07-30T08:51:42Z</dc:date>
  </office:meta>
</office:document-meta>
</file>