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а-центра-госуслуг-района-аэропорт-восстановлена"/>Работа центра госуслуг района Аэропорт восстановлена<text:bookmark-end text:name="работа-центра-госуслуг-района-аэропорт-восстановлена"/></text:h>
      <text:p text:style-name="First_20_paragraph">30.07.2024</text:p>
      <text:h text:style-name="Heading_20_1" text:outline-level="1"><text:bookmark-start text:name="центр-госуслуг-района-аэропорт-работает-в-обычном-режиме."/>Центр госуслуг района Аэропорт работает в обычном режиме.<text:bookmark-end text:name="центр-госуслуг-района-аэропорт-работает-в-обычном-режиме."/></text:h>
      <text:p text:style-name="First_20_paragraph">Напоминаем, районные центры госуслуг открыты ежедневно с 08:00 до 20:00, флагманские офисы — с 10:00 до 22:00.</text:p>
      <text:p text:style-name="Text_20_body"><text:line-break/></text:p>
      <text:p text:style-name="Text_20_body">Адрес страницы: <text:a xlink:type="simple" xlink:href="http://md.mos.ru/presscenter/news/detail/12497996.html" office:name=""><text:span text:style-name="Definition">http://md.mos.ru/presscenter/news/detail/12497996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8:34:07Z</meta:creation-date>
    <dc:date>2024-07-30T08:34:07Z</dc:date>
  </office:meta>
</office:document-meta>
</file>