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ременные-ограничения-в-работе-центра-госуслуг-района-аэропорт"/>Временные ограничения в работе центра госуслуг района Аэропорт<text:bookmark-end text:name="временные-ограничения-в-работе-центра-госуслуг-района-аэропорт"/></text:h>
      <text:p text:style-name="First_20_paragraph">29.07.2024</text:p>
      <text:p text:style-name="Text_20_body">В настоящий момент по техническим причинам центр госуслуг района Аэропорт временно работает в режиме консультаций.</text:p>
      <text:p text:style-name="Text_20_body"><text:line-break/></text:p>
      <text:p text:style-name="Text_20_body">«Мои Документы» делают все возможное для скорейшего возобновления работы в полном объеме. Следите за обновлениями на официальном сайте.</text:p>
      <text:p text:style-name="Text_20_body"><text:line-break/></text:p>
      <text:p text:style-name="Text_20_body">Ближайшие центры госуслуг расположены в районах Сокол (Чапаевский пер., 16), Хорошевский (ул. Куусинена, д. 19, корп. 2) и Войковский (ул. Космонавта Волкова, д.10, стр. 1). Они работают ежедневно с 08:00 до 20:00.</text:p>
      <text:p text:style-name="Text_20_body"><text:line-break/></text:p>
      <text:p text:style-name="Text_20_body">Адрес страницы: <text:a xlink:type="simple" xlink:href="http://md.mos.ru/presscenter/news/detail/12496022.html" office:name=""><text:span text:style-name="Definition">http://md.mos.ru/presscenter/news/detail/12496022.html</text:span></text:a></text:p>
      <text:p text:style-name="Text_20_body"><text:a xlink:type="simple" xlink:href="http://md.mos.ru" office:name=""><text:span text:style-name="Definition">ГБУ города Москвы «Многофункциональные центры предоставления государственных услуг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7-29T07:01:04Z</meta:creation-date>
    <dc:date>2024-07-29T07:01:04Z</dc:date>
  </office:meta>
</office:document-meta>
</file>