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поздравил-сотрудников-центров-госуслуг-с-профессиональным-праздником"/>Собянин поздравил сотрудников центров госуслуг с профессиональным праздником<text:bookmark-end text:name="собянин-поздравил-сотрудников-центров-госуслуг-с-профессиональным-праздником"/></text:h>
      <text:p text:style-name="First_20_paragraph">27.07.2024</text:p>
      <text:p text:style-name="Text_20_body">Специалисты оказывают свыше 300 госуслуг, встречают пациентов в поликлиниках и больницах, участвуют в социально значимых проектах.</text:p>
      <text:p text:style-name="Text_20_body"> </text:p>
      <text:p text:style-name="Text_20_body">Более 11 тысяч сотрудников офисов «Мои документы» ежедневно помогают москвичам, сообщил Сергей Собянин в своем <text:a xlink:type="simple" xlink:href="https://t.me/mos_sobyanin/11743" office:name=""><text:span text:style-name="Definition">телеграм-канале</text:span></text:a>. Он поздравил столичных специалистов с профессиональным праздником.</text:p>
      <text:p text:style-name="Text_20_body"> </text:p>
      <text:p text:style-name="Text_20_body">«Они оказывают свыше 300 госуслуг и, кроме того, <text:a xlink:type="simple" xlink:href="https://www.mos.ru/mayor/themes/18299/9288050/" office:name=""><text:span text:style-name="Definition">заботятся о здоровье</text:span></text:a> москвичей, <text:a xlink:type="simple" xlink:href="https://www.mos.ru/mayor/themes/332299/11139050/" office:name=""><text:span text:style-name="Definition">сохранении истории нашей страны</text:span></text:a>, участвуют в разных социально значимых проектах», — написал Мэр Москвы.</text:p>
      <text:p text:style-name="Text_20_body"> </text:p>
      <text:p text:style-name="Text_20_body">Администраторы офисов «Мои документы» работают в поликлиниках, флагманских центрах и приемных отделениях 20 городских стационаров. Они также участвуют <text:a xlink:type="simple" xlink:href="https://www.mos.ru/mayor/themes/6299/11232050/" office:name=""><text:span text:style-name="Definition">в проекте «Спортивные выходные»</text:span></text:a>, где помогают москвичам зарегистрироваться на тренировки, рассказывают о площадках, встречают и провожают тех, кто приходит на занятия.</text:p>
      <text:p text:style-name="Text_20_body"> </text:p>
      <text:p text:style-name="Text_20_body">«Вы <text:a xlink:type="simple" xlink:href="https://www.mos.ru/mayor/themes/1299/10051050/" office:name=""><text:span text:style-name="Definition">создаете дружелюбную атмосферу</text:span></text:a>, уделяете внимание каждому, подходите индивидуально к решению вопросов горожан. Спасибо вам от всех москвичей за искренний сервис и профессионализм», — добавил Сергей Собянин.</text:p>
      <text:p text:style-name="Text_20_body"><text:line-break/></text:p>
      <text:p text:style-name="Text_20_body">Адрес страницы: <text:a xlink:type="simple" xlink:href="http://md.mos.ru/presscenter/news/detail/12495646.html" office:name=""><text:span text:style-name="Definition">http://md.mos.ru/presscenter/news/detail/12495646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7T07:59:47Z</meta:creation-date>
    <dc:date>2024-07-27T07:59:47Z</dc:date>
  </office:meta>
</office:document-meta>
</file>