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ределили-победителей-среди-сотрудников-центров-госуслуг-в-конкурсе-московские-мастера"/>Определили победителей среди сотрудников центров госуслуг в конкурсе «Московские мастера»<text:bookmark-end text:name="определили-победителей-среди-сотрудников-центров-госуслуг-в-конкурсе-московские-мастера"/></text:h>
      <text:p text:style-name="First_20_paragraph">22.07.2024</text:p>
      <text:p text:style-name="Text_20_body"><text:span text:style-name="T1">Сотрудники центров госуслуг впервые приняли участие в городском конкурсе профессионального мастерства «Московские мастера». Ирина Трифонова, Екатерина Фролкина и Дмитрий Гаврилов стали победителями конкурса по профессии «Специалист по предоставлению услуг».</text:span></text:p>
      <text:p text:style-name="Text_20_body"><text:span text:style-name="T1">«В этом году центры госуслуг впервые участвовали в городском конкурсе „Московские мастера“. Всего 278 сотрудников „Мои Документы“ подали заявки на участие в конкурсе и боролись за выход в финал. Ирина Трифонова, Екатерина Фролкина и Дмитрий Гаврилов стали победителями, они будут награждены и получат поощрения от правительства Москвы. Принять участие и стать лучшим в своем деле — прекрасная мотивация и возможность проявить себя. Центры госуслуг постоянно повышают качество сервиса и создают комфортные условия для заявителей, а сотрудники офисов „Мои Документы“ уже давно стали лицом качественного сервиса в Москве»,</text:span> — рассказала заместитель директора по работе с персоналом центров госуслуг города Москвы Елена Синельникова.</text:p>
      <text:p text:style-name="Text_20_body">В отборочном этапе участникам предстояло пройти проверку теоретических знаний и уровня универсализации, пройти психологическое тестирование и представить самопрезентацию. По результатам отборочного этапа определились 10 финалистов. В заключительном этапе экспертная комиссия очно оценивала знания конкурсантов в сфере предоставления государственных услуг, с учетом личностного потенциала финалистов. В итоге определилась призовая тройка.</text:p>
      <text:p text:style-name="Text_20_body">«Московские мастера» — ежегодный городской конкурс для тех, кто делает город лучше каждый день. Спасатели и инженеры, библиотекари, медсестры, психологи, специалисты по охране труда, экскурсоводы и многие другие — представители 40 востребованных специальностей соревнуются за звание лучших в профессии.</text:p>
      <text:p text:style-name="Text_20_body">Организаторами конкурса «Московские мастера» выступают Правительство Москвы, Московская Федерация профсоюзов, Московская Конфедерация промышленников и предпринимателей (работодателей).</text:p>
      <text:p text:style-name="Text_20_body"><text:line-break/></text:p>
      <text:p text:style-name="Text_20_body">Адрес страницы: <text:a xlink:type="simple" xlink:href="http://md.mos.ru/presscenter/news/detail/12486492.html" office:name=""><text:span text:style-name="Definition">http://md.mos.ru/presscenter/news/detail/12486492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22T07:33:43Z</meta:creation-date>
    <dc:date>2024-07-22T07:33:43Z</dc:date>
  </office:meta>
</office:document-meta>
</file>