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ировки-спортивных-выходных-стартуют-на-причалах-москвы"/>Тренировки «Спортивных выходных» стартуют на причалах Москвы<text:bookmark-end text:name="тренировки-спортивных-выходных-стартуют-на-причалах-москвы"/></text:h>
      <text:p text:style-name="First_20_paragraph">27.06.2024</text:p>
      <text:p text:style-name="Text_20_body"><text:span text:style-name="T1">С 2 июля тренировки «Спортивных выходных» Департамента спорта города Москвы и центров госуслуг «Мои Документы» стартуют в новой, необычной локации — на столичных причалах. В жаркий летний сезон специальные занятия будут проводиться у воды. А к запуску новых площадок пройдет акция «</text:span>Причаливай к спорту»: <text:span text:style-name="T1">27 июня участники могут записаться на уникальную танцевальную тренировку на теплоходе.</text:span></text:p>
      <text:p text:style-name="Text_20_body">Теперь тренировки будут проходить в 5 новых живописных местах — это причалы Нагатинского Затона, Братеевской и Краснопресненской набережных, набережной Марка Шагала и в парке Печатники. У водной глади опытные тренеры проведут уроки по двум популярным дисциплинам — йоге и танцам. Занятия будут начинаться в 19:00. Регистрация на тренировки в новых локациях откроется вместе с расписанием на июль.</text:p>
      <text:p text:style-name="Text_20_body">27 июня проект «Спортивные выходные» совместно с Департаментом транспорта Москвы проведет танцевальную тренировку в рамках акции «Причаливай к спорту» на теплоходе. Записаться на занятие можно на <text:a xlink:type="simple" xlink:href="https://sportsweekend.ru/parks/teplokhod-sportivnye-vykhodnye" office:name=""><text:span text:style-name="Definition">сайте проекта</text:span></text:a>.</text:p>
      <text:p text:style-name="Text_20_body">Летний сезон тренировок проекта стартовал с 29 площадок в популярных местах столицы. Сейчас занятия на свежем воздухе проходят в парке Победы, на территориях Центрального рынка, «Три вокзала. Депо», Культурного центра ЗИЛ и на других площадках.</text:p>
      <text:p text:style-name="Text_20_body">Для тех, кто предпочитает тренироваться, не выходя из дома, на <text:a xlink:type="simple" xlink:href="https://rutube.ru/channel/24798261/" office:name=""><text:span text:style-name="Definition">канале проекта</text:span></text:a> в 07:00 по будням проходят зарядки. Кроме того, пользователи могут присоединиться к мастер-классам по разным видам спорта, а также к медитациям. Все эфиры сохраняются, их можно посмотреть в любое удобное время.</text:p>
      <text:p text:style-name="Text_20_body">График тренировок доступен на <text:a xlink:type="simple" xlink:href="https://sportsweekend.ru/parks" office:name=""><text:span text:style-name="Definition">сайте проекта</text:span></text:a>. Ознакомиться с расписанием и записаться на тренировку также можно в любом центре госуслуг.</text:p>
      <text:p text:style-name="Text_20_body"><text:line-break/></text:p>
      <text:p text:style-name="Text_20_body">Адрес страницы: <text:a xlink:type="simple" xlink:href="http://md.mos.ru/presscenter/news/detail/12448846.html" office:name=""><text:span text:style-name="Definition">http://md.mos.ru/presscenter/news/detail/12448846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4T06:45:29Z</meta:creation-date>
    <dc:date>2024-08-24T06:45:29Z</dc:date>
  </office:meta>
</office:document-meta>
</file>