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а-по-расчету-и-перерасчету-жилищно-коммунальных-платежей-теперь-доступна-на-портале-mos.ru"/>Услуга по расчету и перерасчету жилищно-коммунальных платежей теперь доступна на портале mos.ru<text:bookmark-end text:name="услуга-по-расчету-и-перерасчету-жилищно-коммунальных-платежей-теперь-доступна-на-портале-mos.ru"/></text:h>
      <text:p text:style-name="First_20_paragraph">24.06.2024</text:p>
      <text:p text:style-name="Text_20_body">Раньше для перерасчета платежей нужно было идти в управляющую компанию, а теперь заявление можно подать только онлайн на портале mos.ru.</text:p>
      <text:p text:style-name="Text_20_body">Подать заявку на расчет (перерасчет) жилищно-коммунальных платежей теперь можно онлайн на портале mos.ru. <text:a xlink:type="simple" xlink:href="https://www.mos.ru/pgu2/102001/" office:name=""><text:span text:style-name="Definition">Новая онлайн-услуга</text:span></text:a> позволяет дистанционно открыть лицевой счет жилого помещения, если в квартире единственный правообладатель, изменить данные о собственнике, скорректировать площадь жилого помещения в связи с перепланировкой. Также в цифровом формате горожане могут подать заявление на разделение или объединение платежей за жилищно-коммунальные услуги (ЖКУ) по решению суда.</text:p>
      <text:p text:style-name="Text_20_body">К примеру, после возвращения из командировки, отпуска или с дачи зарегистрированный в жилом помещении гражданин сможет подать заявление на перерасчет в связи с временным отсутствием, если у него не установлены индивидуальные приборы учета. Раньше для перерасчета платежей за это время нужно было идти в управляющую компанию, а теперь заявление можно подать только онлайн на портале mos.ru. Из дополнительных сведений в этом случае потребуется подкрепить лишь документ, подтверждающий отсутствие жильцов по адресу регистрации за конкретный период. Это могут быть копия командировочного удостоверения, справка о нахождении в больнице или санатории, проездные билеты, счета за проживание в гостинице и иные документы, подтверждающие факт и продолжительность временного отсутствия потребителя в жилом помещении. Воспользоваться услугой могут москвичи со <text:a xlink:type="simple" xlink:href="https://www.mos.ru/otvet-tehnologii/kak-povysit-status-uchetnoy-zapisi-na-mos-ru/" office:name=""><text:span text:style-name="Definition">стандартной или полной учетной записью на mos.ru</text:span></text:a>. На первом шаге пользователю необходимо выбрать из выпадающего списка цель обращения. Затем нужно ввести адрес или код плательщика (10-значная комбинация цифр, которая указана в платежном документе). На третьем шаге необходимо выбрать, от чьего лица подается заявление. Им может быть собственник или наниматель, его законный представитель (родители, опекуны, попечители), а также представитель по доверенности. Данные заявителя добавляются автоматически из личного кабинета пользователя. Далее необходимо заполнить сведения о жилом помещении: указать в собственности или аренде оно находится и ввести его кадастровый номер. Если в Едином государственном реестре недвижимости право на жилое помещение не зарегистрировано, то подтверждающий такое право документ пользователь может прикрепить к заявке самостоятельно. После этого останется лишь прикрепить другие обязательные документы, а при желании — добавить дополнительные.</text:p>
      <text:p text:style-name="Text_20_body">Информация о результате оказания услуги будет направлена в личный кабинет заявителя на портале. В случае положительного решения изменения по коду плательщика отобразятся в едином платежном документе, сформированном в следующем за принятием решения месяце.</text:p>
      <text:p text:style-name="Text_20_body">В тех случаях, когда обслуживающая дом управляющая компания не имеет договора с центрами госуслуг, для расчета или перерасчета платежей за ЖКУ необходимо обратиться напрямую в управляющую компанию. Узнать ее контактные данные можно на сайте <text:a xlink:type="simple" xlink:href="https://dom.mos.ru/" office:name=""><text:span text:style-name="Definition">dom.mos.ru.</text:span></text:a></text:p>
      <text:p text:style-name="Text_20_body">Использование цифровых технологий для повышения качества жизни горожан соответствует задачам национальной программы «Цифровая экономика Российской Федерации» и регионального проекта города Москвы «Цифровое государственное управление».</text:p>
      <text:p text:style-name="Text_20_body"><text:line-break/></text:p>
      <text:p text:style-name="Text_20_body">Адрес страницы: <text:a xlink:type="simple" xlink:href="http://md.mos.ru/presscenter/news/detail/12440527.html" office:name=""><text:span text:style-name="Definition">http://md.mos.ru/presscenter/news/detail/1244052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4T16:10:29Z</meta:creation-date>
    <dc:date>2024-06-24T16:10:29Z</dc:date>
  </office:meta>
</office:document-meta>
</file>