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рафик-работы-центров-госуслуг-в-день-россии"/>График работы центров госуслуг в День России<text:bookmark-end text:name="график-работы-центров-госуслуг-в-день-россии"/></text:h>
      <text:p text:style-name="First_20_paragraph">10.06.2024</text:p>
      <text:p text:style-name="Text_20_body">В День России изменится график работы центров госуслуг: 12 июня будет выходным днем.</text:p>
      <text:p text:style-name="Text_20_body">В остальные дни график работы останется прежним: районные офисы — с 08:00 до 20:00, флагманские офисы — с 10:00 до 22:00.</text:p>
      <text:p text:style-name="Text_20_body"><text:line-break/></text:p>
      <text:p text:style-name="Text_20_body">Адрес страницы: <text:a xlink:type="simple" xlink:href="http://md.mos.ru/presscenter/news/detail/12414031.html" office:name=""><text:span text:style-name="Definition">http://md.mos.ru/presscenter/news/detail/12414031.html</text:span></text:a></text:p>
      <text:p text:style-name="Text_20_body"><text:a xlink:type="simple" xlink:href="http://md.mos.ru" office:name=""><text:span text:style-name="Definition">ГБУ города Москвы «Многофункциональные центры предоставления государственных услуг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10T06:55:51Z</meta:creation-date>
    <dc:date>2024-09-10T06:55:51Z</dc:date>
  </office:meta>
</office:document-meta>
</file>