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вместе-с-первым-паспортом-подростки-получат-книжные-рекомендации-посвященные-культуре-и-патриотизму"/>В центрах госуслуг вместе с первым паспортом подростки получат книжные рекомендации, посвященные культуре и патриотизму<text:bookmark-end text:name="в-центрах-госуслуг-вместе-с-первым-паспортом-подростки-получат-книжные-рекомендации-посвященные-культуре-и-патриотизму"/></text:h>
      <text:p text:style-name="First_20_paragraph">30.05.2024</text:p>
      <text:p text:style-name="Text_20_body">31 мая во всех флагманских офисах «Мои Документы» состоится акция ко Дню защиты детей: при торжественном вручении первого паспорта гражданина РФ юным жителям столицы подарят книги от издательства «ЭКСМО». Кроме того, «Мои Документы» совместно с Центральной городской детской библиотекой имени А. П. Гайдара разработали полезные рекомендации для подростков, позволяющие узнать больше о своей стране. Теперь в центах госуслуг при вручении первого паспорта москвичи будут получать книжные рекомендации по культуре и истории России, а еще буклет с познавательной информацией о паспорте.</text:p>
      <text:p text:style-name="Text_20_body">Вместе с основным документом, удостоверяющим личность, подросткам вручают информационные материалы, которые помогут молодым гражданам погрузиться в историю, культуру и географию своей страны. Эти материалы не только расширят их знания, но и сделают получение первого паспорта еще более значимым и запоминающимся событием.</text:p>
      <text:p text:style-name="Text_20_body">В брошюре с рекомендациями «Знаешь, что реально круто?» собраны удивительные факты о нашей необъятной стране, разделы содержат подборку литературы, которая не входит в школьную программу. Эти книги познакомят ребят с удивительными путешествиями, жизнью деревень и городов, уникальными местами России, столицей и символами страны, космосом и героизмом русского народа. Брошюра выдается во всех флагманских центрах при вручении первого паспорта в торжественной обстановке.</text:p>
      <text:p text:style-name="Text_20_body"><text:line-break/></text:p>
      <text:p text:style-name="Text_20_body">Буклет «Особые знаки твоего паспорта» познакомит школьников с истоками документа и его трансформацией. Из него они смогут узнать, когда появилась современная паспортная система, с какого года этот документ стали выдавать всем гражданам страны и другие интересные факты. Юные москвичи получают буклет вместе с первым паспортом во всех центрах госуслуг.</text:p>
      <text:p text:style-name="Text_20_body">Подать заявление на оформление паспорта гражданина РФ жители столицы, достигшие 14-летнего возраста, могут во всех центрах госуслуг Москвы. Для получения первого паспорта в торжественной обстановке необходимо выбрать удобные дату и место на сайте <text:a xlink:type="simple" xlink:href="https://www.mos.ru/pgu/ru/services/link/3592/" office:name=""><text:span text:style-name="Definition">mos.ru</text:span></text:a>. Предзапись доступна за 30 дней до даты мероприятия. Далее необходимо не менее чем за 10 дней до вручения подать документы в выбранном офисе госуслуг. В день торжественного вручения нужно прибыть в центр минимум за 40 минут до начала мероприятия.</text:p>
      <text:p text:style-name="Text_20_body">Подать заявление на оформление паспорта можно не ранее следующего дня после достижения 14 лет. В перечень документов входят свидетельство о рождении, две фотографии размером 3,5 × 4,5 см, квитанция об оплате госпошлины — 300 руб. Сделать фото и оплатить госпошлину можно непосредственно в центре госуслуг.</text:p>
      <text:p text:style-name="Text_20_body">Адреса центров, где проходит мероприятие:</text:p>
      <text:p text:style-name="Text_20_body">· ЦАО — Пресненская наб., д. 2 (ТРЦ «Афимолл Сити»);</text:p>
      <text:p text:style-name="Text_20_body">· ЮЗАО — Новоясеневский проспект, д. 1 (ТРЦ «Спектр»);</text:p>
      <text:p text:style-name="Text_20_body">· ВАО — Щелковское ш., д. 75 (ТРЦ «Щелковский»);</text:p>
      <text:p text:style-name="Text_20_body">· ЮВАО — Рязанский проспект, д. 2, корп. 3 (ТРЦ «Город»);</text:p>
      <text:p text:style-name="Text_20_body">· ЮАО — Кировоградская ул., д. 13А (ТРЦ «Columbus»);</text:p>
      <text:p text:style-name="Text_20_body">· САО — Ленинградское ш., д. 16А, стр. 8 (ТРЦ «Метрополис»);</text:p>
      <text:p text:style-name="Text_20_body">· СЗАО — Сходненская ул., д. 56 (ТРЦ «Калейдоскоп»);</text:p>
      <text:p text:style-name="Text_20_body">· ЗАО — Ярцевская ул., д. 19 (ТРЦ «Кунцево Плаза»).</text:p>
      <text:p text:style-name="Text_20_body">Флагманские офисы работают ежедневно с 10:00 до 22:00.</text:p>
      <text:p text:style-name="Text_20_body"><text:line-break/></text:p>
      <text:p text:style-name="Text_20_body">Адрес страницы: <text:a xlink:type="simple" xlink:href="http://md.mos.ru/presscenter/news/detail/12396259.html" office:name=""><text:span text:style-name="Definition">http://md.mos.ru/presscenter/news/detail/12396259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00:22:24Z</meta:creation-date>
    <dc:date>2024-08-14T00:22:24Z</dc:date>
  </office:meta>
</office:document-meta>
</file>