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стартует-новый-сезон-проекта-спортивные-выходные"/>1 июня стартует новый сезон проекта «Спортивные выходные»<text:bookmark-end text:name="июня-стартует-новый-сезон-проекта-спортивные-выходные"/></text:h>
      <text:p text:style-name="First_20_paragraph">30.05.2024</text:p>
      <text:p text:style-name="Text_20_body">1 июня проект «Спортивные выходные» Департамента спорта города Москвы и центров госуслуг возвращается на открытые площадки столицы. В этом году для участников проекта «Спортивные выходные» приготовили новинку: занятия на свежем воздухе будут проводить в парке Победы, на территориях Центрального рынка, «Три вокзала. Депо» и Культурного центра ЗИЛ. Кроме того, тренировки пройдут на закрытых площадках в пространстве «Депо. Москва» (улица Лесная) и в павильоне № 75 на выставке-форуме «Россия».</text:p>
      <text:p text:style-name="Text_20_body">Бесплатно посетить занятия можно в выходные дни на 29 площадках в самых популярных локациях столицы. Каждый год организаторы «Спортивных выходных» прислушиваются к пожеланиям участников и активно развивают проект. В новом сезоне представлено наибольшее количество локаций по всему городу, в том числе на уникальных и популярных объектах столицы.</text:p>
      <text:p text:style-name="Text_20_body">Жителям доступны функциональные и танцевальные тренировки, а также йога и растяжка под руководством профессиональных тренеров.</text:p>
      <text:p text:style-name="Text_20_body">Для своего удобства жители столицы могут выбрать подходящую площадку ближе к дому или центру Москвы.</text:p>
      <text:p text:style-name="Text_20_body">График тренировок и адреса локаций доступны на <text:a xlink:type="simple" xlink:href="https://sportsweekend.ru/parks" office:name=""><text:span text:style-name="Definition"><text:span text:style-name="T1">сайте проекта</text:span></text:span></text:a>. Ознакомиться с расписанием и записаться на занятия также можно в любом центре госуслуг. Специалисты офисов «Мои Документы» помогут зарегистрироваться на тренировку и подробно расскажут о проекте.</text:p>
      <text:p text:style-name="Text_20_body">Для тех, кто предпочитает тренироваться, не выходя из дома, на <text:a xlink:type="simple" xlink:href="https://rutube.ru/channel/24798261/" office:name=""><text:span text:style-name="Definition"><text:span text:style-name="T1">канале проекта</text:span></text:span></text:a> в 07:00 по будням проходят зарядки с тренерами от World Class. Кроме того, пользователи могут присоединиться к мастер-классам по разным видам спорта, а также к медитациям. Все эфиры сохраняются, их можно посмотреть в любое удобное время.</text:p>
      <text:p text:style-name="Text_20_body"><text:line-break/></text:p>
      <text:p text:style-name="Text_20_body">Адрес страницы: <text:a xlink:type="simple" xlink:href="http://md.mos.ru/presscenter/news/detail/12395847.html" office:name=""><text:span text:style-name="Definition">http://md.mos.ru/presscenter/news/detail/12395847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30T19:05:39Z</meta:creation-date>
    <dc:date>2024-05-30T19:05:39Z</dc:date>
  </office:meta>
</office:document-meta>
</file>