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предупреждают-о-мошенниках"/>«Мои Документы» предупреждают о мошенниках<text:bookmark-end text:name="мои-документы-предупреждают-о-мошенниках"/></text:h>
      <text:p text:style-name="First_20_paragraph">02.02.2024</text:p>
      <text:p text:style-name="Text_20_body">В последнее время участились случаи мошенничества. Если вам звонит «сотрудник центра госуслуг» и просит сообщить пароли, персональные данные, коды, номера банковских карт — ВНИМАНИЕ! Вам поступил звонок от мошенника!</text:p>
      <text:p text:style-name="Text_20_body">По телефонному звонку «Мои Документы» НЕ:</text:p>
      <text:p text:style-name="Text_20_body">- запрашивают личные данные;</text:p>
      <text:p text:style-name="Text_20_body">- подтверждают/восстанавливают учетную запись для доступа к личному кабинету на Госуслугах;</text:p>
      <text:p text:style-name="Text_20_body">- уведомляют об истечении срока действия социальной карты и паспорта;</text:p>
      <text:p text:style-name="Text_20_body">- просят перейти по ссылкам из сообщений;</text:p>
      <text:p text:style-name="Text_20_body">- доставляют документы на дом;</text:p>
      <text:p text:style-name="Text_20_body">- ставят запрет на взятие кредита без личного присутствия!</text:p>
      <text:p text:style-name="Text_20_body">Будьте бдительны и не сообщайте никакую информацию мошенникам.</text:p>
      <text:p text:style-name="Text_20_body"><text:line-break/></text:p>
      <text:p text:style-name="Text_20_body">Адрес страницы: <text:a xlink:type="simple" xlink:href="http://md.mos.ru/presscenter/news/detail/12143739.html" office:name=""><text:span text:style-name="Definition">http://md.mos.ru/presscenter/news/detail/12143739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30T01:18:14Z</meta:creation-date>
    <dc:date>2024-03-30T01:18:14Z</dc:date>
  </office:meta>
</office:document-meta>
</file>