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1-сентября-дворец-госуслуг-на-вднх-временно-приостановит-свою-работу"/>С 11 сентября Дворец госуслуг на ВДНХ временно приостановит свою работу<text:bookmark-end text:name="с-11-сентября-дворец-госуслуг-на-вднх-временно-приостановит-свою-работу"/></text:h>
      <text:p text:style-name="First_20_paragraph">05.09.2023</text:p>
      <text:p text:style-name="Text_20_body">11 сентября Дворец госуслуг «Мои Документы» временно приостановит свою работу в связи со сменой выставочных экспозиций павильона. Забрать готовые документы по ранее поданным обращениям физическим лицам можно в центре госуслуг районов Останкинский и Марьина Роща, а юридическим — в центре госуслуг района Алексеевский.</text:p>
      <text:p text:style-name="Text_20_body"><text:line-break/></text:p>
      <text:p text:style-name="Text_20_body">Отметим, что получить услуги можно в любом удобном центре «Мои Документы», за исключением услуг, предоставляемых по территориальному принципу: миграционному учету иностранных граждан и лиц без гражданства, а также приему обращений на снятие с регистрационного учета по месту жительства и по месту пребывания. Их можно получить в районном центре госуслуг Останкинский и Марьина Роща по адресу: 17-й пр-д Марьиной Рощи, д. 4, корп. 1.</text:p>
      <text:p text:style-name="Text_20_body"><text:line-break/></text:p>
      <text:p text:style-name="Text_20_body">Готовые документы по ранее поданным заявлениям можно получить в центре госуслуг районов Останкинский и Марьина Роща по адресу: 17-й пр-д Марьиной Рощи, д. 4, корп. 1.</text:p>
      <text:p text:style-name="Text_20_body"><text:line-break/></text:p>
      <text:p text:style-name="Text_20_body">Готовые документы по ранее поданным юридическими лицами заявлениям на регистрацию недвижимости и кадастровый учет, а также предоставление сведений, содержащихся в ЕГРН, можно получить в центре госуслуг района Алексеевский по адресу: ул. Бориса Галушкина д. 19, корп. 3.</text:p>
      <text:p text:style-name="Text_20_body"><text:line-break/></text:p>
      <text:p text:style-name="Text_20_body">На сегодняшний день «Мои Документы» предоставляют более 280 государственных услуг, 99% из которых горожане могут получить в любом удобном офисе «Мои Документы» независимо от места регистрации. Районные центры госуслуг открыты с 08:00 до 20:00, флагманские офисы — с 10:00 до 22:00.</text:p>
      <text:p text:style-name="Text_20_body"><text:line-break/></text:p>
      <text:p text:style-name="Text_20_body">Адрес страницы: <text:a xlink:type="simple" xlink:href="http://md.mos.ru/presscenter/news/detail/11813525.html" office:name=""><text:span text:style-name="Definition">http://md.mos.ru/presscenter/news/detail/11813525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5T12:11:25Z</meta:creation-date>
    <dc:date>2023-09-05T12:11:25Z</dc:date>
  </office:meta>
</office:document-meta>
</file>