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осурбанфоруме-в-гостином-дворе-в-воскресенье-пройдет-последняя-тренировка-летнего-сезона-проекта-спортивные-выходные"/>На Мосурбанфоруме в Гостином Дворе в воскресенье пройдет последняя тренировка летнего сезона проекта «Спортивные выходные»<text:bookmark-end text:name="на-мосурбанфоруме-в-гостином-дворе-в-воскресенье-пройдет-последняя-тренировка-летнего-сезона-проекта-спортивные-выходные"/></text:h>
      <text:p text:style-name="First_20_paragraph">05.09.2023</text:p>
      <text:p text:style-name="Text_20_body">10 сентября в рамках Московского урбанистического форума в Гостином Дворе пройдет последняя в летнем сезоне тренировка по йоге проекта центров госуслуг и Департамента спорта города Москвы «Спортивные выходные». Записаться может каждый желающий на <text:a xlink:type="simple" xlink:href="https://sportsweekend.ru/parks" office:name=""><text:span text:style-name="Definition">сайте проекта</text:span></text:a>.</text:p>
      <text:p text:style-name="Text_20_body">После тренировки участники смогут посетить экскурсию по интерактивному мультимедийному пространству с уникальной экспозицией, посвященной развитию здравоохранения, образования, социальной защиты и других отраслей социальной сферы.</text:p>
      <text:p text:style-name="Text_20_body">Для тех, кто предпочитает тренироваться не выходя из дома, на канале в 07:00 по будням проходят зарядки. Кроме того, пользователи могут присоединиться к мастер-классам по разным видам спорта, а также к медитациям. Все эфиры сохраняются, их можно посмотреть в любое удобное время.</text:p>
      <text:p text:style-name="Text_20_body">Для всех желающих запущены онлайн-марафоны: «Навстречу здоровью», «Шпагат», «Гибкость», «Шпагат продвинутый».</text:p>
      <text:p text:style-name="Text_20_body">В проекте «Спортивные выходные» сотрудники центров госуслуг помогают участникам зарегистрироваться на тренировки, более подробно рассказывают про локации, напоминают о предстоящих занятиях, информируют о месте встречи и времени, перед каждой тренировкой встречают и провожают на мастер-класс.</text:p>
      <text:p text:style-name="Text_20_body">В каждом сезоне проекта Департамент спорта города Москвы привлекает к тренировкам и фестивалям «Спортивных выходных» знаменитых спортсменов, олимпийских чемпионов и звезд шоу-бизнеса.</text:p>
      <text:p text:style-name="Text_20_body">Московский урбанистический форум проходит до 10 сентября. Гостиный Двор на шесть недель превратился в интерактивное мультимедийное пространство с уникальной экспозицией, посвященной развитию здравоохранения, образования, социальной защиты и других отраслей социальной сферы. Здесь проходят лекции ведущих врачей, писателей и популяризаторов науки о самореализации и здоровье, а известные артисты проводят бесплатные концерты. Подробнее ознакомиться с программой Московского урбанистического форума, а также с экспозициями выставочного пространства можно на<text:a xlink:type="simple" xlink:href="https://mosurbanforum.ru/areas/gostiniy-dvor/" office:name=""><text:span text:style-name="Definition">официальном сайте</text:span></text:a>.</text:p>
      <text:p text:style-name="Text_20_body"><text:line-break/></text:p>
      <text:p text:style-name="Text_20_body">Адрес страницы: <text:a xlink:type="simple" xlink:href="http://md.mos.ru/presscenter/news/detail/11812844.html" office:name=""><text:span text:style-name="Definition">http://md.mos.ru/presscenter/news/detail/11812844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17:43:10Z</meta:creation-date>
    <dc:date>2023-09-05T17:43:10Z</dc:date>
  </office:meta>
</office:document-meta>
</file>